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b828154eac7936949353a6b594d16b.png"/>
  <manifest:file-entry manifest:media-type="image/jpeg" manifest:full-path="Pictures/406c9f0ed6b6eb1f04c9cffe03b2cf34.jpg"/>
  <manifest:file-entry manifest:media-type="image/jpeg" manifest:full-path="Pictures/a044d2e7e0e4a9241ce43de5483a1198.jpg"/>
  <manifest:file-entry manifest:media-type="image/jpeg" manifest:full-path="Pictures/4c04c44c41c5a822cfa6eca1ab82555c.jpg"/>
  <manifest:file-entry manifest:media-type="image/jpeg" manifest:full-path="Pictures/0e4f10a718eeb21edaf01a73d0993822.jpg"/>
  <manifest:file-entry manifest:media-type="image/jpeg" manifest:full-path="Pictures/1d5e1cdfab109cbea7b4d0b2b96b29bf.jpg"/>
  <manifest:file-entry manifest:media-type="image/jpeg" manifest:full-path="Pictures/caa4957c7200a6e3533b4dd90b6b9e4f.jpg"/>
  <manifest:file-entry manifest:media-type="image/jpeg" manifest:full-path="Pictures/03bf71718b95b7e4e01ef380c67d8fa1.jpg"/>
  <manifest:file-entry manifest:media-type="image/jpeg" manifest:full-path="Pictures/08066a54c5ecbbdbd1f5b17726a073d3.jpg"/>
  <manifest:file-entry manifest:media-type="image/png" manifest:full-path="Pictures/83ad8f6b16dbbb0a7d38d5e0d2a493d7.png"/>
  <manifest:file-entry manifest:media-type="image/png" manifest:full-path="Pictures/54d818fa2202a53d6b3b96b6e690b924.png"/>
  <manifest:file-entry manifest:media-type="image/jpeg" manifest:full-path="Pictures/fae063af9d95a93d2109bd88528518b6.jpg"/>
  <manifest:file-entry manifest:media-type="image/jpeg" manifest:full-path="Pictures/3b218973964eea76b2b7fa5cfb6e2faf.jpg"/>
  <manifest:file-entry manifest:media-type="image/jpeg" manifest:full-path="Pictures/f9b49cc232f8e3708a047f964e8a4664.jpg"/>
  <manifest:file-entry manifest:media-type="image/jpeg" manifest:full-path="Pictures/80b314db64edab7abc51d17fb9c59956.jpg"/>
  <manifest:file-entry manifest:media-type="image/jpeg" manifest:full-path="Pictures/ee555993d3d1e2a14232925d52268121.jpg"/>
  <manifest:file-entry manifest:media-type="image/jpeg" manifest:full-path="Pictures/7d547d54033b083d203a5d27c7f15803.jpg"/>
  <manifest:file-entry manifest:media-type="image/jpeg" manifest:full-path="Pictures/b571b9aa2ab81b1f37ae95bdab565976.jpg"/>
  <manifest:file-entry manifest:media-type="image/jpeg" manifest:full-path="Pictures/9801715016a6a7ed1a2bb228cfc688f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uecher:a_box_print"/><text:bookmark-start text:name="__RefHeading___a.box.print_handbuch_1"/><text:bookmark-start text:name="a.box.print_handbuch"/>a.Box.print Handbuch<text:bookmark-end text:name="__RefHeading___a.box.print_handbuch_1"/><text:bookmark-end text:name="a.box.print_handbuch"/></text:h>
      <text:p text:style-name="Text_20_body"><text:span text:style-name="Emphasis">Stand: 03.05.2025</text:span></text:p>
      <text:p text:style-name="Text_20_body"><text:line-break/></text:p>
      <text:p text:style-name="Text_20_body"><draw:frame draw:style-name="media" draw:name="0" text:anchor-type="as-char" draw:z-index="0" svg:width="13.229166666667cm" svg:height="1.2609499818446cm"><draw:image xlink:href="Pictures/7ab828154eac7936949353a6b594d16b.png" xlink:type="simple" xlink:show="embed" xlink:actuate="onLoad"/></draw:frame></text:p>
      <text:p text:style-name="Text_20_body"><text:line-break/></text:p>
      <text:h text:style-name="Heading_20_2" text:outline-level="2"><text:bookmark-start text:name="__RefHeading___bestimmungsgemaesser_gebrauch_2"/><text:bookmark-start text:name="bestimmungsgemaesser_gebrauch"/>Bestimmungsgemäßer Gebrauch<text:bookmark-end text:name="__RefHeading___bestimmungsgemaesser_gebrauch_2"/><text:bookmark-end text:name="bestimmungsgemaesser_gebrauch"/></text:h>
      <text:p text:style-name="Text_20_body">Die a.Box.print ist als Fahrscheindrucker für den Einsatz im Innenbereich in Kraftfahrzeugen konzipiert und entworfen.
Als Versorgungsspannung dient das 24V Bordnetz des Fahrzeugs.</text:p>
      <text:h text:style-name="Heading_20_3" text:outline-level="3"><text:bookmark-start text:name="__RefHeading___anschluss_von_peripheriegeraeten_3"/><text:bookmark-start text:name="anschluss_von_peripheriegeraeten"/>Anschluss von Peripheriegeräten<text:bookmark-end text:name="__RefHeading___anschluss_von_peripheriegeraeten_3"/><text:bookmark-end text:name="anschluss_von_peripheriegeraeten"/></text:h>
      <text:p text:style-name="Text_20_body">Es dürfen nur vom Hersteller freigegebene Peripheriegeräte an den Spannungsausgängen der a.Box.print angeschlossen werden. Dabei müssen die Spezifikationen der Spannungsausgänge zu jedem Zeitpunkt eingehalten werden. </text:p>
      <text:h text:style-name="Heading_20_3" text:outline-level="3"><text:bookmark-start text:name="__RefHeading___technische_daten_betriebsbedingungen_4"/><text:bookmark-start text:name="technische_daten_betriebsbedingungen"/>Technische Daten &amp; Betriebsbedingungen<text:bookmark-end text:name="__RefHeading___technische_daten_betriebsbedingungen_4"/><text:bookmark-end text:name="technische_daten_betriebsbedingungen"/></text:h>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Bedingung </text:p>
          </table:table-cell>
        </table:table-row>
        <table:table-row>
          <table:table-cell office:value-type="string" table:style-name="tablecell">
            <text:p text:style-name="tablealignleft"> Nennspannung </text:p>
          </table:table-cell>
          <table:table-cell office:value-type="string" table:style-name="tablecell">
            <text:p text:style-name="tablealignleft">24V </text:p>
          </table:table-cell>
        </table:table-row>
        <table:table-row>
          <table:table-cell office:value-type="string" table:style-name="tablecell">
            <text:p text:style-name="tablealignleft"> Versorgungsspannung max. </text:p>
          </table:table-cell>
          <table:table-cell office:value-type="string" table:style-name="tablecell">
            <text:p text:style-name="tablealignleft"> 30V </text:p>
          </table:table-cell>
        </table:table-row>
        <table:table-row>
          <table:table-cell office:value-type="string" table:style-name="tablecell">
            <text:p text:style-name="tablealignleft"> Leistungsaufnahme ohne Peripherie im Ruhezustand </text:p>
          </table:table-cell>
          <table:table-cell office:value-type="string" table:style-name="tablecell">
            <text:p text:style-name="tablealignleft"> 11W </text:p>
          </table:table-cell>
        </table:table-row>
        <table:table-row>
          <table:table-cell office:value-type="string" table:style-name="tablecell">
            <text:p text:style-name="tablealignleft"> Leistungsaufnahme Standby </text:p>
          </table:table-cell>
          <table:table-cell office:value-type="string" table:style-name="tablecell">
            <text:p text:style-name="tablealignleft"> 1.5W </text:p>
          </table:table-cell>
        </table:table-row>
        <table:table-row>
          <table:table-cell office:value-type="string" table:style-name="tablecell">
            <text:p text:style-name="tablealignleft"> Maximalstrom VM+, VS+ </text:p>
          </table:table-cell>
          <table:table-cell office:value-type="string" table:style-name="tablecell">
            <text:p text:style-name="tablealignleft"> 0.5A </text:p>
          </table:table-cell>
        </table:table-row>
        <table:table-row>
          <table:table-cell office:value-type="string" table:style-name="tablecell">
            <text:p text:style-name="tablealignleft"> Maximalstrom VP+ </text:p>
          </table:table-cell>
          <table:table-cell office:value-type="string" table:style-name="tablecell">
            <text:p text:style-name="tablealignleft"> 2A </text:p>
          </table:table-cell>
        </table:table-row>
        <table:table-row>
          <table:table-cell office:value-type="string" table:style-name="tablecell">
            <text:p text:style-name="tablealignleft"> Maximalstrom VD+ </text:p>
          </table:table-cell>
          <table:table-cell office:value-type="string" table:style-name="tablecell">
            <text:p text:style-name="tablealignleft"> 0.1A </text:p>
          </table:table-cell>
        </table:table-row>
        <table:table-row>
          <table:table-cell office:value-type="string" table:style-name="tablecell">
            <text:p text:style-name="tablealignleft"> Maximalspannung DI </text:p>
          </table:table-cell>
          <table:table-cell office:value-type="string" table:style-name="tablecell">
            <text:p text:style-name="tablealignleft"> 50V </text:p>
          </table:table-cell>
        </table:table-row>
        <table:table-row>
          <table:table-cell office:value-type="string" table:style-name="tablecell">
            <text:p text:style-name="tablealignleft"> Maximalstrom DO </text:p>
          </table:table-cell>
          <table:table-cell office:value-type="string" table:style-name="tablecell">
            <text:p text:style-name="tablealignleft"> 0.5A </text:p>
          </table:table-cell>
        </table:table-row>
        <table:table-row>
          <table:table-cell office:value-type="string" table:style-name="tablecell">
            <text:p text:style-name="tablealignleft"> Maximalspannung DO </text:p>
          </table:table-cell>
          <table:table-cell office:value-type="string" table:style-name="tablecell">
            <text:p text:style-name="tablealignleft"> 50V </text:p>
          </table:table-cell>
        </table:table-row>
        <table:table-row>
          <table:table-cell office:value-type="string" table:style-name="tablecell">
            <text:p text:style-name="tablealignleft"> Maximalstrom Vvar+ </text:p>
          </table:table-cell>
          <table:table-cell office:value-type="string" table:style-name="tablecell">
            <text:p text:style-name="tablealignleft"> 1A </text:p>
          </table:table-cell>
        </table:table-row>
        <table:table-row>
          <table:table-cell office:value-type="string" table:style-name="tablecell">
            <text:p text:style-name="tablealignleft"> Spannungsbereich Vvar+ </text:p>
          </table:table-cell>
          <table:table-cell office:value-type="string" table:style-name="tablecell">
            <text:p text:style-name="tablealignleft"> 5V - 20V </text:p>
          </table:table-cell>
        </table:table-row>
        <table:table-row>
          <table:table-cell office:value-type="string" table:style-name="tablecell">
            <text:p text:style-name="tablealignleft"> Betriebstemperatur Umgebung </text:p>
          </table:table-cell>
          <table:table-cell office:value-type="string" table:style-name="tablecell">
            <text:p text:style-name="tablealignleft"> -20°C - +70°C </text:p>
          </table:table-cell>
        </table:table-row>
        <table:table-row>
          <table:table-cell office:value-type="string" table:style-name="tablecell">
            <text:p text:style-name="tablealignleft"> Wifi, Bluetooth Frequenz </text:p>
          </table:table-cell>
          <table:table-cell office:value-type="string" table:style-name="tablecell">
            <text:p text:style-name="tablealignleft"> 2.4GHz </text:p>
          </table:table-cell>
        </table:table-row>
        <table:table-row>
          <table:table-cell office:value-type="string" table:style-name="tablecell">
            <text:p text:style-name="tablealignleft"> RFID Frequenz </text:p>
          </table:table-cell>
          <table:table-cell office:value-type="string" table:style-name="tablecell">
            <text:p text:style-name="tablealignleft"> 13.553MHz - 13.567MHz </text:p>
          </table:table-cell>
        </table:table-row>
        <table:table-row>
          <table:table-cell office:value-type="string" table:style-name="tablecell">
            <text:p text:style-name="tablealignleft"> Einzelgewicht a.Box.print </text:p>
          </table:table-cell>
          <table:table-cell office:value-type="string" table:style-name="tablecell">
            <text:p text:style-name="tablealignleft"> 9.1kg </text:p>
          </table:table-cell>
        </table:table-row>
        <table:table-row>
          <table:table-cell office:value-type="string" table:style-name="tablecell">
            <text:p text:style-name="tablealignleft"> Einzelgewicht Basisplatte </text:p>
          </table:table-cell>
          <table:table-cell office:value-type="string" table:style-name="tablecell">
            <text:p text:style-name="tablealignleft"> 1.6kg </text:p>
          </table:table-cell>
        </table:table-row>
      </table:table>
      <text:h text:style-name="Heading_20_2" text:outline-level="2"><text:bookmark-start text:name="__RefHeading___datenblatt_5"/><text:bookmark-start text:name="datenblatt"/>Datenblatt<text:bookmark-end text:name="__RefHeading___datenblatt_5"/><text:bookmark-end text:name="datenblatt"/></text:h>
      <text:list text:style-name="List_20_1" text:continue-numbering="false">
        <text:list-item>
          <text:p text:style-name="List_20_1_Content_First"> <text:a xlink:type="simple" xlink:href="https://dokuwiki.itpro.at/lib/exe/fetch.php?media=handbuecher:a_box:20231219_datenblatt_a.box.print.pdf" text:style-name="Internet_20_link" text:visited-style-name="Visited_20_Internet_20_Link">a.Box.print Datenblatt</text:a></text:p>
        </text:list-item>
        <text:list-item>
          <text:p text:style-name="List_20_1_Content_Last"> Produktvideo: <text:a xlink:type="simple" xlink:href="https://www.youtube.com/watch?v=CdFFD46WuUs" text:style-name="Internet_20_link" text:visited-style-name="Visited_20_Internet_20_Link">Produktvideo</text:a></text:p>
        </text:list-item>
      </text:list>
      <text:h text:style-name="Heading_20_2" text:outline-level="2"><text:bookmark-start text:name="__RefHeading___abmessungen_6"/><text:bookmark-start text:name="abmessungen"/>Abmessungen<text:bookmark-end text:name="__RefHeading___abmessungen_6"/><text:bookmark-end text:name="abmessungen"/></text:h>
      <text:h text:style-name="Heading_20_3" text:outline-level="3"><text:bookmark-start text:name="__RefHeading___a.box.print_7"/><text:bookmark-start text:name="a.box.print"/>a.Box.print<text:bookmark-end text:name="__RefHeading___a.box.print_7"/><text:bookmark-end text:name="a.box.print"/></text:h>
      <text:p text:style-name="Text_20_body"><draw:frame draw:style-name="media" draw:name="1" text:anchor-type="as-char" draw:z-index="1" svg:width="15.875cm" svg:height="11.162109375cm"><draw:image xlink:href="Pictures/406c9f0ed6b6eb1f04c9cffe03b2cf34.jpg" xlink:type="simple" xlink:show="embed" xlink:actuate="onLoad"/></draw:frame>
<draw:frame draw:style-name="media" draw:name="2" text:anchor-type="as-char" draw:z-index="2" svg:width="15.875cm" svg:height="14.081214689266cm"><draw:image xlink:href="Pictures/a044d2e7e0e4a9241ce43de5483a1198.jpg" xlink:type="simple" xlink:show="embed" xlink:actuate="onLoad"/></draw:frame></text:p>
      <text:h text:style-name="Heading_20_3" text:outline-level="3"><text:bookmark-start text:name="__RefHeading___basisplatte_lochmuster_8"/><text:bookmark-start text:name="basisplatte_lochmuster"/>Basisplatte Lochmuster<text:bookmark-end text:name="__RefHeading___basisplatte_lochmuster_8"/><text:bookmark-end text:name="basisplatte_lochmuster"/></text:h>
      <text:p text:style-name="Text_20_body"><draw:frame draw:style-name="media" draw:name="3" text:anchor-type="as-char" draw:z-index="3" svg:width="15.875cm" svg:height="12.930072463768cm"><draw:image xlink:href="Pictures/4c04c44c41c5a822cfa6eca1ab82555c.jpg" xlink:type="simple" xlink:show="embed" xlink:actuate="onLoad"/></draw:frame></text:p>
      <text:h text:style-name="Heading_20_2" text:outline-level="2"><text:bookmark-start text:name="__RefHeading___inbetriebnahme_9"/><text:bookmark-start text:name="inbetriebnahme"/>Inbetriebnahme<text:bookmark-end text:name="__RefHeading___inbetriebnahme_9"/><text:bookmark-end text:name="inbetriebnahme"/></text:h>
      <text:h text:style-name="Heading_20_3" text:outline-level="3"><text:bookmark-start text:name="__RefHeading___kurzanleitung_10"/><text:bookmark-start text:name="kurzanleitung"/>Kurzanleitung<text:bookmark-end text:name="__RefHeading___kurzanleitung_10"/><text:bookmark-end text:name="kurzanleitung"/></text:h>
      <text:p text:style-name="Text_20_body"><text:a xlink:type="simple" xlink:href="https://dokuwiki.itpro.at/doku.php?id=handbuecher:a_box_print_quick_start_guide" text:style-name="Internet_20_link" text:visited-style-name="Visited_20_Internet_20_Link">Siehe Eintrag "a.Box.print Kurzanleitung"</text:a></text:p>
      <text:h text:style-name="Heading_20_3" text:outline-level="3"><text:bookmark-start text:name="__RefHeading___mechanische_montage_11"/><text:bookmark-start text:name="mechanische_montage"/>Mechanische Montage<text:bookmark-end text:name="__RefHeading___mechanische_montage_11"/><text:bookmark-end text:name="mechanische_montage"/></text:h>
      <text:h text:style-name="Heading_20_4" text:outline-level="4"><text:bookmark-start text:name="__RefHeading___basisplatte_12"/><text:bookmark-start text:name="basisplatte"/>Basisplatte<text:bookmark-end text:name="__RefHeading___basisplatte_12"/><text:bookmark-end text:name="basisplatte"/></text:h>
      <text:p text:style-name="Text_20_body">Die Basisplatte muss über sechs (vier ohne Paymentanbau) Löcher in der Basisplatte mit dem Zahltisch verschraubt werden. Das Lochmuster kann obiger Abbildung entnommen werden.</text:p>
      <text:h text:style-name="Heading_20_4" text:outline-level="4"><text:bookmark-start text:name="__RefHeading___paymentterminal_13"/><text:bookmark-start text:name="paymentterminal"/>Paymentterminal<text:bookmark-end text:name="__RefHeading___paymentterminal_13"/><text:bookmark-end text:name="paymentterminal"/></text:h>
      <text:p text:style-name="Text_20_body">Die Halterung des Paymentterminals wird über vier M4 Abstandsbolzen mit dem Paymentanbau verschraubt.</text:p>
      <text:h text:style-name="Heading_20_4" text:outline-level="4"><text:bookmark-start text:name="__RefHeading___geraetemontage_14"/><text:bookmark-start text:name="geraetemontage"/>Gerätemontage<text:bookmark-end text:name="__RefHeading___geraetemontage_14"/><text:bookmark-end text:name="geraetemontage"/></text:h>
      <text:p text:style-name="Text_20_body">Das a.Box.print Gerät wird über Aufschieben auf die im Fahrzeug verschraubte Basisplatte montiert. <text:line-break/>
<draw:frame draw:style-name="media" draw:name="4" text:anchor-type="as-char" draw:z-index="4" svg:width="10.583333333333cm" svg:height="8.8052933773793cm"><draw:image xlink:href="Pictures/0e4f10a718eeb21edaf01a73d0993822.jpg" xlink:type="simple" xlink:show="embed" xlink:actuate="onLoad"/></draw:frame> <text:line-break/>
Durch Drehen des Schlüssels kann das Gerät gegen unbefugte Demontage gesichert werden.</text:p>
      <text:h text:style-name="Heading_20_4" text:outline-level="4"><text:bookmark-start text:name="__RefHeading___zugentlastung_15"/><text:bookmark-start text:name="zugentlastung"/>Zugentlastung<text:bookmark-end text:name="__RefHeading___zugentlastung_15"/><text:bookmark-end text:name="zugentlastung"/></text:h>
      <text:p text:style-name="Text_20_body">Das Fastinstallation Kabel muss durch die Zugentlastung auf der Basisplatte vor unzulässigen Zug und Biegebelastungen geschützt werden.</text:p>
      <text:list text:style-name="Numbering_20_1" text:continue-numbering="false">
        <text:list-item>
          <text:p text:style-name="Numbering_20_1_Content_First"> 2x M4 Mutter der Zugentlastung lösen <text:line-break/><draw:frame draw:style-name="media" draw:name="5" text:anchor-type="as-char" draw:z-index="5" svg:width="5.2916666666667cm" style:rel-width="100%" svg:height="3.96875cm" style:rel-height="scale"><draw:image xlink:href="Pictures/1d5e1cdfab109cbea7b4d0b2b96b29bf.jpg" xlink:type="simple" xlink:show="embed" xlink:actuate="onLoad"/></draw:frame></text:p>
        </text:list-item>
        <text:list-item>
          <text:p text:style-name="Numbering_20_1_Content"> Kabelbinder und Kabel einlegen <text:line-break/><draw:frame draw:style-name="media" draw:name="6" text:anchor-type="as-char" draw:z-index="6" svg:width="5.2916666666667cm" style:rel-width="100%" svg:height="3.96875cm" style:rel-height="scale"><draw:image xlink:href="Pictures/caa4957c7200a6e3533b4dd90b6b9e4f.jpg" xlink:type="simple" xlink:show="embed" xlink:actuate="onLoad"/></draw:frame></text:p>
        </text:list-item>
        <text:list-item>
          <text:p text:style-name="Numbering_20_1_Content"> 2x M4 Mutter der Zugentlastung montieren <text:line-break/><draw:frame draw:style-name="media" draw:name="7" text:anchor-type="as-char" draw:z-index="7" svg:width="5.2916666666667cm" style:rel-width="100%" svg:height="3.96875cm" style:rel-height="scale"><draw:image xlink:href="Pictures/03bf71718b95b7e4e01ef380c67d8fa1.jpg" xlink:type="simple" xlink:show="embed" xlink:actuate="onLoad"/></draw:frame></text:p>
        </text:list-item>
        <text:list-item>
          <text:p text:style-name="Numbering_20_1_Content_Last"> Kabelbinder durch die Löcher der Zugentlastung führen und verzurren <text:line-break/><draw:frame draw:style-name="media" draw:name="8" text:anchor-type="as-char" draw:z-index="8" svg:width="5.2916666666667cm" style:rel-width="100%" svg:height="3.96875cm" style:rel-height="scale"><draw:image xlink:href="Pictures/08066a54c5ecbbdbd1f5b17726a073d3.jpg" xlink:type="simple" xlink:show="embed" xlink:actuate="onLoad"/></draw:frame></text:p>
        </text:list-item>
      </text:list>
      <text:h text:style-name="Heading_20_3" text:outline-level="3"><text:bookmark-start text:name="__RefHeading___anschlussbelegung_16"/><text:bookmark-start text:name="anschlussbelegung"/>Anschlussbelegung<text:bookmark-end text:name="__RefHeading___anschlussbelegung_16"/><text:bookmark-end text:name="anschlussbelegung"/></text:h>
      <text:p text:style-name="Text_20_body"><draw:frame draw:style-name="media" draw:name="9" text:anchor-type="as-char" draw:z-index="9" svg:width="21.166666666667cm" style:rel-width="100%" svg:height="7.2760416666667cm" style:rel-height="scale"><draw:image xlink:href="Pictures/83ad8f6b16dbbb0a7d38d5e0d2a493d7.png" xlink:type="simple" xlink:show="embed" xlink:actuate="onLoad"/></draw:frame></text:p>
      <text:p text:style-name="Text_20_body">Detail Connector A
<draw:frame draw:style-name="media" draw:name="10" text:anchor-type="as-char" draw:z-index="10" svg:width="21.166666666667cm" style:rel-width="100%" svg:height="8.0065217391304cm" style:rel-height="scale"><draw:image xlink:href="Pictures/54d818fa2202a53d6b3b96b6e690b924.png" xlink:type="simple" xlink:show="embed" xlink:actuate="onLoad"/></draw:frame></text:p>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A (Power und IO)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VSupply+ </text:p>
          </table:table-cell>
          <table:table-cell office:value-type="string" table:style-name="tablecell">
            <text:p text:style-name="tablealignleft"> Versorgungsspannung + </text:p>
          </table:table-cell>
          <table:table-cell office:value-type="string" table:style-name="tablecell">
            <text:p text:style-name="tablealignleft"> 24V </text:p>
          </table:table-cell>
        </table:table-row>
        <table:table-row>
          <table:table-cell office:value-type="string" table:style-name="tablecell">
            <text:p text:style-name="tablealignleft"> 2 </text:p>
          </table:table-cell>
          <table:table-cell office:value-type="string" table:style-name="tablecell">
            <text:p text:style-name="tablealignleft"> VSupply-</text:p>
          </table:table-cell>
          <table:table-cell office:value-type="string" table:style-name="tablecell">
            <text:p text:style-name="tablealignleft"> Versorgungsspannung -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GND </text:p>
          </table:table-cell>
          <table:table-cell office:value-type="string" table:style-name="tablecell">
            <text:p text:style-name="tablealignleft"> Masse für externes Gerät </text:p>
          </tabl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VP+ </text:p>
          </table:table-cell>
          <table:table-cell office:value-type="string" table:style-name="tablecell">
            <text:p text:style-name="tablealignleft"> Versorgungsspannung für externes Gerät + </text:p>
          </table:table-cell>
          <table:table-cell office:value-type="string" table:style-name="tablecell">
            <text:p text:style-name="tablealignleft"> Maximalstrom: 2A, Verwendung bei AFZ für maximal 4 Zählsensoren </text:p>
          </table:table-cell>
        </table:table-row>
        <table:table-row>
          <table:table-cell office:value-type="string" table:style-name="tablecell">
            <text:p text:style-name="tablealignleft"> 5 </text:p>
          </table:table-cell>
          <table:table-cell office:value-type="string" table:style-name="tablecell">
            <text:p text:style-name="tablealignleft"> I4- </text:p>
          </table:table-cell>
          <table:table-cell office:value-type="string" table:style-name="tablecell">
            <text:p text:style-name="tablealignleft"> Eingang 4 - </text:p>
          </table:table-cell>
          <table:table-cell office:value-type="string" table:style-name="tablecell">
            <text:p text:style-name="tablealignleft"> muss für korrekte Funktion mit externer Masse verbunden werden </text:p>
          </table:table-cell>
        </table:table-row>
        <table:table-row>
          <table:table-cell office:value-type="string" table:style-name="tablecell">
            <text:p text:style-name="tablealignleft"> 6 </text:p>
          </table:table-cell>
          <table:table-cell office:value-type="string" table:style-name="tablecell">
            <text:p text:style-name="tablealignleft"> WBME </text:p>
          </table:table-cell>
          <table:table-cell office:value-type="string" table:style-name="tablecell">
            <text:p text:style-name="tablealignleft"> Empfangen Masse </text:p>
          </tabl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WBED </text:p>
          </table:table-cell>
          <table:table-cell office:value-type="string" table:style-name="tablecell">
            <text:p text:style-name="tablealignleft"> Empfangen Daten </text:p>
          </tabl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WBMS </text:p>
          </table:table-cell>
          <table:table-cell office:value-type="string" table:style-name="tablecell">
            <text:p text:style-name="tablealignleft"> Senden Masse </text:p>
          </tabl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WBSD </text:p>
          </table:table-cell>
          <table:table-cell office:value-type="string" table:style-name="tablecell">
            <text:p text:style-name="tablealignleft"> Senden Daten </text:p>
          </tabl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I2+ </text:p>
          </table:table-cell>
          <table:table-cell office:value-type="string" table:style-name="tablecell">
            <text:p text:style-name="tablealignleft"> Eingang 2 + </text:p>
          </table:table-cell>
          <table:table-cell office:value-type="string" table:style-name="tablecell"/>
        </table:table-row>
        <table:table-row>
          <table:table-cell office:value-type="string" table:style-name="tablecell">
            <text:p text:style-name="tablealignleft"> 11 </text:p>
          </table:table-cell>
          <table:table-cell office:value-type="string" table:style-name="tablecell">
            <text:p text:style-name="tablealignleft"> IGN+ </text:p>
          </table:table-cell>
          <table:table-cell office:value-type="string" table:style-name="tablecell">
            <text:p text:style-name="tablealignleft"> Zündungssignal + </text:p>
          </table:table-cell>
          <table:table-cell office:value-type="string" table:style-name="tablecell"/>
        </table:table-row>
        <table:table-row>
          <table:table-cell office:value-type="string" table:style-name="tablecell">
            <text:p text:style-name="tablealignleft"> 12 </text:p>
          </table:table-cell>
          <table:table-cell office:value-type="string" table:style-name="tablecell">
            <text:p text:style-name="tablealignleft"> I4+ </text:p>
          </table:table-cell>
          <table:table-cell office:value-type="string" table:style-name="tablecell">
            <text:p text:style-name="tablealignleft"> Eingang 4 + </text:p>
          </table:table-cell>
          <table:table-cell office:value-type="string" table:style-name="tablecell"/>
        </table:table-row>
        <table:table-row>
          <table:table-cell office:value-type="string" table:style-name="tablecell">
            <text:p text:style-name="tablealignleft"> 13 </text:p>
          </table:table-cell>
          <table:table-cell office:value-type="string" table:style-name="tablecell">
            <text:p text:style-name="tablealignleft"> I3- </text:p>
          </table:table-cell>
          <table:table-cell office:value-type="string" table:style-name="tablecell">
            <text:p text:style-name="tablealignleft"> Eingang 3 - </text:p>
          </table:table-cell>
          <table:table-cell office:value-type="string" table:style-name="tablecell">
            <text:p text:style-name="tablealignleft"> muss für korrekte Funktion mit externer Masse verbunden werden </text:p>
          </table:table-cell>
        </table:table-row>
        <table:table-row>
          <table:table-cell office:value-type="string" table:style-name="tablecell">
            <text:p text:style-name="tablealignleft"> 14 </text:p>
          </table:table-cell>
          <table:table-cell office:value-type="string" table:style-name="tablecell">
            <text:p text:style-name="tablealignleft"> I3+ </text:p>
          </table:table-cell>
          <table:table-cell office:value-type="string" table:style-name="tablecell">
            <text:p text:style-name="tablealignleft"> Eingang 3 + </text:p>
          </table:table-cell>
          <table:table-cell office:value-type="string" table:style-name="tablecell"/>
        </table:table-row>
        <table:table-row>
          <table:table-cell office:value-type="string" table:style-name="tablecell">
            <text:p text:style-name="tablealignleft"> 15 </text:p>
          </table:table-cell>
          <table:table-cell office:value-type="string" table:style-name="tablecell">
            <text:p text:style-name="tablealignleft"> I2- </text:p>
          </table:table-cell>
          <table:table-cell office:value-type="string" table:style-name="tablecell">
            <text:p text:style-name="tablealignleft"> Eingang 2 - </text:p>
          </table:table-cell>
          <table:table-cell office:value-type="string" table:style-name="tablecell">
            <text:p text:style-name="tablealignleft"> muss für korrekte Funktion mit externer Masse verbunden werden </text:p>
          </table:table-cell>
        </table:table-row>
        <table:table-row>
          <table:table-cell office:value-type="string" table:style-name="tablecell">
            <text:p text:style-name="tablealignleft"> 16 </text:p>
          </table:table-cell>
          <table:table-cell office:value-type="string" table:style-name="tablecell">
            <text:p text:style-name="tablealignleft"> I1- </text:p>
          </table:table-cell>
          <table:table-cell office:value-type="string" table:style-name="tablecell">
            <text:p text:style-name="tablealignleft"> Eingang 1 - </text:p>
          </table:table-cell>
          <table:table-cell office:value-type="string" table:style-name="tablecell">
            <text:p text:style-name="tablealignleft"> muss für korrekte Funktion mit externer Masse verbunden werden </text:p>
          </table:table-cell>
        </table:table-row>
        <table:table-row>
          <table:table-cell office:value-type="string" table:style-name="tablecell">
            <text:p text:style-name="tablealignleft"> 17 </text:p>
          </table:table-cell>
          <table:table-cell office:value-type="string" table:style-name="tablecell">
            <text:p text:style-name="tablealignleft"> IGN- </text:p>
          </table:table-cell>
          <table:table-cell office:value-type="string" table:style-name="tablecell">
            <text:p text:style-name="tablealignleft"> Zündungssignal - </text:p>
          </table:table-cell>
          <table:table-cell office:value-type="string" table:style-name="tablecell">
            <text:p text:style-name="tablealignleft"> muss für korrekte Funktion mit externer Masse verbunden werden </text:p>
          </table:table-cell>
        </table:table-row>
        <table:table-row>
          <table:table-cell office:value-type="string" table:style-name="tablecell">
            <text:p text:style-name="tablealignleft"> 18 </text:p>
          </table:table-cell>
          <table:table-cell office:value-type="string" table:style-name="tablecell">
            <text:p text:style-name="tablealignleft"> AGND </text:p>
          </table:table-cell>
          <table:table-cell office:value-type="string" table:style-name="tablecell">
            <text:p text:style-name="tablealignleft"> Audio Masse </text:p>
          </table:table-cell>
          <table:table-cell office:value-type="string" table:style-name="tablecell"/>
        </table:table-row>
        <table:table-row>
          <table:table-cell office:value-type="string" table:style-name="tablecell">
            <text:p text:style-name="tablealignleft"> 19 </text:p>
          </table:table-cell>
          <table:table-cell office:value-type="string" table:style-name="tablecell">
            <text:p text:style-name="tablealignleft"> AL </text:p>
          </table:table-cell>
          <table:table-cell office:value-type="string" table:style-name="tablecell">
            <text:p text:style-name="tablealignleft"> Audiosignal Links </text:p>
          </table:table-cell>
          <table:table-cell office:value-type="string" table:style-name="tablecell"/>
        </table:table-row>
        <table:table-row>
          <table:table-cell office:value-type="string" table:style-name="tablecell">
            <text:p text:style-name="tablealignleft"> 20 </text:p>
          </table:table-cell>
          <table:table-cell office:value-type="string" table:style-name="tablecell">
            <text:p text:style-name="tablealignleft"> AR </text:p>
          </table:table-cell>
          <table:table-cell office:value-type="string" table:style-name="tablecell">
            <text:p text:style-name="tablealignleft"> Audiosignal Rechts </text:p>
          </table:table-cell>
          <table:table-cell office:value-type="string" table:style-name="tablecell"/>
        </table:table-row>
        <table:table-row>
          <table:table-cell office:value-type="string" table:style-name="tablecell">
            <text:p text:style-name="tablealignleft"> 21 </text:p>
          </table:table-cell>
          <table:table-cell office:value-type="string" table:style-name="tablecell">
            <text:p text:style-name="tablealignleft"> ASHD </text:p>
          </table:table-cell>
          <table:table-cell office:value-type="string" table:style-name="tablecell">
            <text:p text:style-name="tablealignleft"> Audio Schirm </text:p>
          </table:table-cell>
          <table:table-cell office:value-type="string" table:style-name="tablecell">
            <text:p text:style-name="tablealignleft"> muss für korrekten Betrieb mit Audioschirm verbunden werden </text:p>
          </table:table-cell>
        </table:table-row>
        <table:table-row>
          <table:table-cell office:value-type="string" table:style-name="tablecell">
            <text:p text:style-name="tablealignleft"> 22 </text:p>
          </table:table-cell>
          <table:table-cell office:value-type="string" table:style-name="tablecell">
            <text:p text:style-name="tablealignleft"> I1+ </text:p>
          </table:table-cell>
          <table:table-cell office:value-type="string" table:style-name="tablecell">
            <text:p text:style-name="tablealignleft"> Eingang 1 + </text:p>
          </table:table-cell>
          <table:table-cell office:value-type="string" table:style-name="tablecell"/>
        </table:table-row>
        <table:table-row>
          <table:table-cell office:value-type="string" table:style-name="tablecell">
            <text:p text:style-name="tablealignleft"> 23 </text:p>
          </table:table-cell>
          <table:table-cell office:value-type="string" table:style-name="tablecell">
            <text:p text:style-name="tablealignleft"> I5+ </text:p>
          </table:table-cell>
          <table:table-cell office:value-type="string" table:style-name="tablecell">
            <text:p text:style-name="tablealignleft"> Eingang C4 + </text:p>
          </table:table-cell>
          <table:table-cell office:value-type="string" table:style-name="tablecell">
            <text:p text:style-name="tablealignleft"> Signal für Wegimpuls + </text:p>
          </table:table-cell>
        </table:table-row>
        <table:table-row>
          <table:table-cell office:value-type="string" table:style-name="tablecell">
            <text:p text:style-name="tablealignleft"> 24 </text:p>
          </table:table-cell>
          <table:table-cell office:value-type="string" table:style-name="tablecell">
            <text:p text:style-name="tablealignleft"> I5- </text:p>
          </table:table-cell>
          <table:table-cell office:value-type="string" table:style-name="tablecell">
            <text:p text:style-name="tablealignleft"> Eingang C4 - </text:p>
          </table:table-cell>
          <table:table-cell office:value-type="string" table:style-name="tablecell">
            <text:p text:style-name="tablealignleft"> muss für korrekte Funktion mit externer Masse verbunden werden </text:p>
          </table:table-cell>
        </table:table-row>
        <table:table-row>
          <table:table-cell office:value-type="string" table:style-name="tablecell">
            <text:p text:style-name="tablealignleft"> 25 </text:p>
          </table:table-cell>
          <table:table-cell office:value-type="string" table:style-name="tablecell">
            <text:p text:style-name="tablealignleft"> O2 </text:p>
          </table:table-cell>
          <table:table-cell office:value-type="string" table:style-name="tablecell">
            <text:p text:style-name="tablealignleft"> Open Drain Ausgang </text:p>
          </table:table-cell>
          <table:table-cell office:value-type="string" table:style-name="tablecell"/>
        </table:table-row>
        <table:table-row>
          <table:table-cell office:value-type="string" table:style-name="tablecell">
            <text:p text:style-name="tablealignleft"> 26 </text:p>
          </table:table-cell>
          <table:table-cell office:value-type="string" table:style-name="tablecell">
            <text:p text:style-name="tablealignleft"> O1 </text:p>
          </table:table-cell>
          <table:table-cell office:value-type="string" table:style-name="tablecell">
            <text:p text:style-name="tablealignleft"> Open Drain Ausgang </text:p>
          </table:table-cell>
          <table:table-cell office:value-type="string" table:style-name="tablecell"/>
        </table:table-row>
        <table:table-row>
          <table:table-cell office:value-type="string" table:style-name="tablecell">
            <text:p text:style-name="tablealignleft"> 27 </text:p>
          </table:table-cell>
          <table:table-cell office:value-type="string" table:style-name="tablecell">
            <text:p text:style-name="tablealignleft"> VM+ </text:p>
          </table:table-cell>
          <table:table-cell office:value-type="string" table:style-name="tablecell">
            <text:p text:style-name="tablealignleft"> Versorgungsspannung für externes Gerät + </text:p>
          </table:table-cell>
          <table:table-cell office:value-type="string" table:style-name="tablecell">
            <text:p text:style-name="tablealignleft"> Maximalstrom 0.5A, Verwendung für externes Modem </text:p>
          </table:table-cell>
        </table:table-row>
        <table:table-row>
          <table:table-cell office:value-type="string" table:style-name="tablecell">
            <text:p text:style-name="tablealignleft"> 28 </text:p>
          </table:table-cell>
          <table:table-cell office:value-type="string" table:style-name="tablecell">
            <text:p text:style-name="tablealignleft"> VS+ </text:p>
          </table:table-cell>
          <table:table-cell office:value-type="string" table:style-name="tablecell">
            <text:p text:style-name="tablealignleft"> Versorgungsspannung für externes Gerät + </text:p>
          </table:table-cell>
          <table:table-cell office:value-type="string" table:style-name="tablecell">
            <text:p text:style-name="tablealignleft"> Maximalstrom 0.5A, Verwendung bei AFZ für Ethernet Switch </text:p>
          </tabl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B (Tablet Laden)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VT+ </text:p>
          </table:table-cell>
          <table:table-cell office:value-type="string" table:style-name="tablecell">
            <text:p text:style-name="tablealignleft"> Versorgungsspannung für Tablet +  </text:p>
          </table:table-cell>
          <table:table-cell office:value-type="string" table:style-name="tablecell">
            <text:p text:style-name="tablealignleft"> 5V, Maximalstrom 1.5A, Verwendung für Tabletversorgung </text:p>
          </table:table-cell>
        </table:table-row>
        <table:table-row>
          <table:table-cell office:value-type="string" table:style-name="tablecell">
            <text:p text:style-name="tablealignleft"> 2 </text:p>
          </table:table-cell>
          <table:table-cell office:value-type="string" table:style-name="tablecell">
            <text:p text:style-name="tablealignleft"> GND </text:p>
          </table:table-cell>
          <table:table-cell office:value-type="string" table:style-name="tablecell">
            <text:p text:style-name="tablealignleft"> Masse für Tablet </text:p>
          </table:table-cell>
          <table:table-cell office:value-type="string" table:style-name="tablecell"/>
        </table:table-row>
      </table:table>
      <text:p text:style-name="Text_20_body"><text:line-break/></text:p>
      <table:table table:style-name="Table">
        <table:table-column/>
        <table:table-column/>
        <table:table-column/>
        <table:table-column/>
        <table:table-row>
          <table:table-cell office:value-type="string" table:style-name="tableheader" table:number-columns-spanned="4">
            <text:p text:style-name="Table_20_Heading"> Connector C (Payment Terminal) </text:p>
          </table:table-cell>
          <table:covered-table-cell/>
          <table:covered-table-cell/>
          <table:covered-table-cell/>
        </table:table-row>
        <table:table-row>
          <table:table-cell office:value-type="string" table:style-name="tableheader" table:number-columns-spanned="4">
            <text:p text:style-name="Table_20_Heading"> Passender Stecker: Phoenix Contact: FKCN 2,5/ 2-STF-5,08 </text:p>
          </table:table-cell>
          <table:covered-table-cell/>
          <table:covered-table-cell/>
          <table:covered-table-cell/>
        </table:table-row>
        <table:table-row>
          <table:table-cell office:value-type="string" table:style-name="tableheader">
            <text:p text:style-name="Table_20_Heading"> Pin Nummer </text:p>
          </table:table-cell>
          <table:table-cell office:value-type="string" table:style-name="tableheader">
            <text:p text:style-name="Table_20_Heading"> Bezeichnung </text:p>
          </table:table-cell>
          <table:table-cell office:value-type="string" table:style-name="tableheader">
            <text:p text:style-name="Table_20_Heading"> Funktion </text:p>
          </table:table-cell>
          <table:table-cell office:value-type="string" table:style-name="tableheader">
            <text:p text:style-name="Table_20_Heading"> Bemerkung </text:p>
          </table:table-cell>
        </table:table-row>
        <table:table-row>
          <table:table-cell office:value-type="string" table:style-name="tablecell">
            <text:p text:style-name="tablealignleft"> 1 </text:p>
          </table:table-cell>
          <table:table-cell office:value-type="string" table:style-name="tablecell">
            <text:p text:style-name="tablealignleft"> VP+ </text:p>
          </table:table-cell>
          <table:table-cell office:value-type="string" table:style-name="tablecell">
            <text:p text:style-name="tablealignleft"> variable Versorgungsspannung für Paymentterminal </text:p>
          </table:table-cell>
          <table:table-cell office:value-type="string" table:style-name="tablecell">
            <text:p text:style-name="tablealignleft"> variabel 6V - 18V, Maximalstrom 2A, Verwendung für Paymentterminal </text:p>
          </table:table-cell>
        </table:table-row>
        <table:table-row>
          <table:table-cell office:value-type="string" table:style-name="tablecell">
            <text:p text:style-name="tablealignleft"> 2 </text:p>
          </table:table-cell>
          <table:table-cell office:value-type="string" table:style-name="tablecell">
            <text:p text:style-name="tablealignleft"> GND </text:p>
          </table:table-cell>
          <table:table-cell office:value-type="string" table:style-name="tablecell">
            <text:p text:style-name="tablealignleft"> Masse für Paymentterminal </text:p>
          </table:table-cell>
          <table:table-cell office:value-type="string" table:style-name="tablecell"/>
        </table:table-row>
      </table:table>
      <text:h text:style-name="Heading_20_3" text:outline-level="3"><text:bookmark-start text:name="__RefHeading___grundlegende_verkabelung_17"/><text:bookmark-start text:name="grundlegende_verkabelung"/>Grundlegende Verkabelung<text:bookmark-end text:name="__RefHeading___grundlegende_verkabelung_17"/><text:bookmark-end text:name="grundlegende_verkabelung"/></text:h>
      <text:h text:style-name="Heading_20_4" text:outline-level="4"><text:bookmark-start text:name="__RefHeading___fast_installation_cable_18"/><text:bookmark-start text:name="fast_installation_cable"/>Fast Installation Cable<text:bookmark-end text:name="__RefHeading___fast_installation_cable_18"/><text:bookmark-end text:name="fast_installation_cable"/></text:h>
      <text:p text:style-name="Text_20_body"><draw:frame draw:style-name="media" draw:name="11" text:anchor-type="as-char" draw:z-index="11" svg:width="10.583333333333cm" svg:height="7.9375cm"><draw:image xlink:href="Pictures/fae063af9d95a93d2109bd88528518b6.jpg" xlink:type="simple" xlink:show="embed" xlink:actuate="onLoad"/></draw:frame></text:p>
      <text:p text:style-name="Text_20_body">Das Fast Installation Kabel dient zur Verbindung von a.Box.print und Bus. <text:line-break/>
Hierüber wird das Gerät mit Spannung versorgt und es werden Daten (IBIS) sowie Zustände von z.B. Sensoren darüber ausgetauscht (Türsensoren, C4 Signal, …).</text:p>
      <text:h text:style-name="Heading_20_4" text:outline-level="4"><text:bookmark-start text:name="__RefHeading___payment_spannungsversorgung_19"/><text:bookmark-start text:name="payment_spannungsversorgung"/>Payment Spannungsversorgung<text:bookmark-end text:name="__RefHeading___payment_spannungsversorgung_19"/><text:bookmark-end text:name="payment_spannungsversorgung"/></text:h>
      <text:p text:style-name="Text_20_body"><draw:frame draw:style-name="media" draw:name="12" text:anchor-type="as-char" draw:z-index="12" svg:width="10.583333333333cm" svg:height="8.764196587726cm"><draw:image xlink:href="Pictures/3b218973964eea76b2b7fa5cfb6e2faf.jpg" xlink:type="simple" xlink:show="embed" xlink:actuate="onLoad"/></draw:frame></text:p>
      <text:p text:style-name="Text_20_body">Das Kabel der Paymentversorgung dient zur Spannungsversorgung des Payment Terminals durch die a.Box.print. <text:line-break/>
Von uns wird lediglich die Seite mit dem grünen PhoenixContact Stecker definiert da der Stecker auf Payment Seite vom Hersteller und der Type des Terminals abhängig ist. Auf der Abbildung ist jedoch ein exemplarisch assembliertes Kabel zu sehen.</text:p>
      <text:h text:style-name="Heading_20_2" text:outline-level="2"><text:bookmark-start text:name="__RefHeading___funktionsbeschreibung_20"/><text:bookmark-start text:name="funktionsbeschreibung"/>Funktionsbeschreibung<text:bookmark-end text:name="__RefHeading___funktionsbeschreibung_20"/><text:bookmark-end text:name="funktionsbeschreibung"/></text:h>
      <text:h text:style-name="Heading_20_3" text:outline-level="3"><text:bookmark-start text:name="__RefHeading___thermodruckwerk_21"/><text:bookmark-start text:name="thermodruckwerk"/>Thermodruckwerk<text:bookmark-end text:name="__RefHeading___thermodruckwerk_21"/><text:bookmark-end text:name="thermodruckwerk"/></text:h>
      <text:h text:style-name="Heading_20_4" text:outline-level="4"><text:bookmark-start text:name="__RefHeading___technische_daten_22"/><text:bookmark-start text:name="technische_daten"/>Technische Daten<text:bookmark-end text:name="__RefHeading___technische_daten_22"/><text:bookmark-end text:name="technische_daten"/></text:h>
      <text:list text:style-name="List_20_1" text:continue-numbering="false">
        <text:list-item>
          <text:p text:style-name="List_20_1_Content_First"> Papiereinzug: Easy Loading</text:p>
        </text:list-item>
        <text:list-item>
          <text:p text:style-name="List_20_1_Content"> Druckverfahren: Thermodirektdruck</text:p>
        </text:list-item>
        <text:list-item>
          <text:p text:style-name="List_20_1_Content"> Druckauflösung horizontal/vertikal: 300/314 dpi</text:p>
        </text:list-item>
        <text:list-item>
          <text:p text:style-name="List_20_1_Content"> Punkte pro Druckzeile: 960</text:p>
        </text:list-item>
        <text:list-item>
          <text:p text:style-name="List_20_1_Content"> max. Druckgeschwindigkeit: 250 mm/s</text:p>
        </text:list-item>
        <text:list-item>
          <text:p text:style-name="List_20_1_Content"> Abschneider: Guillotine Cutter für half/full Schnitte</text:p>
        </text:list-item>
        <text:list-item>
          <text:p text:style-name="List_20_1_Content_Last"> MTBF: 150 km / 2 Mio Schnitte</text:p>
        </text:list-item>
      </text:list>
      <text:h text:style-name="Heading_20_4" text:outline-level="4"><text:bookmark-start text:name="__RefHeading___papierspezifikation_23"/><text:bookmark-start text:name="papierspezifikation"/>Papierspezifikation<text:bookmark-end text:name="__RefHeading___papierspezifikation_23"/><text:bookmark-end text:name="papierspezifikation"/></text:h>
      <text:list text:style-name="List_20_1" text:continue-numbering="false">
        <text:list-item>
          <text:p text:style-name="List_20_1_Content_First"> Papierbreite: 45 bis 86 mm</text:p>
        </text:list-item>
        <text:list-item>
          <text:p text:style-name="List_20_1_Content"> Papierdicke: 60 - 200 µm</text:p>
        </text:list-item>
        <text:list-item>
          <text:p text:style-name="List_20_1_Content_Last"> Rollendurchmesser: max. 120 mm</text:p>
        </text:list-item>
      </text:list>
      <text:h text:style-name="Heading_20_4" text:outline-level="4"><text:bookmark-start text:name="__RefHeading___zu_beachten_24"/><text:bookmark-start text:name="zu_beachten"/>Zu Beachten<text:bookmark-end text:name="__RefHeading___zu_beachten_24"/><text:bookmark-end text:name="zu_beachten"/></text:h>
      <text:p text:style-name="Text_20_body">Prinzipbedingt dürfen mit dem verbauten Thermodruckwerk KEINE durchgezogenen, horizontalen Linien gedruckt werden. <text:line-break/>
Aufgrund der Funktionsweise des Thermodruckwerks kann es beim Einsatz solcher Linien zum Festkleben des Papiers am Druckwerk kommen. Dies führt in weiterer Folge zu unnötigem Wartungsbedarf und im Worst Case zum Ausfall des Druckwerks. <text:line-break/>
Als gleichwertiger Ersatz für durchgezogene Linien zum Zwecke der Hervorhebung könen gestrichelte Linien (- - - - - -) oder Linien aus Sternen (***) verwendet werden.</text:p>
      <text:h text:style-name="Heading_20_4" text:outline-level="4"><text:bookmark-start text:name="__RefHeading___entriegelung_25"/><text:bookmark-start text:name="entriegelung"/>Entriegelung<text:bookmark-end text:name="__RefHeading___entriegelung_25"/><text:bookmark-end text:name="entriegelung"/></text:h>
      <text:p text:style-name="Text_20_body">Die Entriegelung der Druckerklappe ist durch den Fahrer ausschließlich elektronisch über das Tablet möglich. <text:line-break/>
Eine händische Öffnung der Druckerklappe ist im regulären Betrieb somit nicht vorgesehen.</text:p>
      <text:h text:style-name="Heading_20_4" text:outline-level="4"><text:bookmark-start text:name="__RefHeading___notentriegelung_26"/><text:bookmark-start text:name="notentriegelung"/>Notentriegelung<text:bookmark-end text:name="__RefHeading___notentriegelung_26"/><text:bookmark-end text:name="notentriegelung"/></text:h>
      <text:p text:style-name="Text_20_body">Wird bei einem Ausfall der Elektronik Zugang zu der Papierrolle benötigt, kann die Druckerklappe über eine Notentriegelung geöffnet werden. <text:line-break/>
Diese ist über eine Abdeckung an der linken Seite (von vorne betrachtet) erreichbar. Um die Abdeckung zu entfernen, müssen die beiden HEX2,5 Schrauben gelöst werden. <text:line-break/>
Anschließend kann der Druckerdeckel über die Notentriegelung geöffnet werden.
<draw:frame draw:style-name="media" draw:name="13" text:anchor-type="as-char" draw:z-index="13" svg:width="10.583333333333cm" svg:height="7.9318246818247cm"><draw:image xlink:href="Pictures/f9b49cc232f8e3708a047f964e8a4664.jpg" xlink:type="simple" xlink:show="embed" xlink:actuate="onLoad"/></draw:frame></text:p>
      <text:h text:style-name="Heading_20_4" text:outline-level="4"><text:bookmark-start text:name="__RefHeading___papierbreiteneinsteller_27"/><text:bookmark-start text:name="papierbreiteneinsteller"/>Papierbreiteneinsteller<text:bookmark-end text:name="__RefHeading___papierbreiteneinsteller_27"/><text:bookmark-end text:name="papierbreiteneinsteller"/></text:h>
      <text:list text:style-name="List_20_1" text:continue-numbering="false">
        <text:list-item>
          <text:p text:style-name="LastListParagraph_List_20_1_Content_First"> Mögliche Breiteneinstellungen: 45mm, 54 mm, 60 mm, 76 mm, 82 mm und 86 mm</text:p>
        </text:list-item>
      </text:list>
      <text:p text:style-name="Text_20_body">Die Breiteneinsteller müssen mit der „glatten“ Fläche Richtung Papier eingelegt werden.
Hierbei ist folgender Ablauf zu befolgen:</text:p>
      <text:list text:style-name="List_20_1" text:continue-numbering="false">
        <text:list-item>
          <text:p text:style-name="LastListParagraph_List_20_1_Content_First"> Breiteneinsteller in oberen Schlitz einführen</text:p>
        </text:list-item>
      </text:list>
      <text:p text:style-name="Text_20_body"><draw:frame draw:style-name="media" draw:name="14" text:anchor-type="as-char" draw:z-index="14" svg:width="10.583333333333cm" svg:height="7.9428236083166cm"><draw:image xlink:href="Pictures/80b314db64edab7abc51d17fb9c59956.jpg" xlink:type="simple" xlink:show="embed" xlink:actuate="onLoad"/></draw:frame></text:p>
      <text:list text:style-name="List_20_1" text:continue-numbering="false">
        <text:list-item>
          <text:p text:style-name="LastListParagraph_List_20_1_Content_First"> Breiteneinsteller in entsprechenden Bodenfachschlitz einsetzen</text:p>
        </text:list-item>
      </text:list>
      <text:p text:style-name="Text_20_body"><draw:frame draw:style-name="media" draw:name="15" text:anchor-type="as-char" draw:z-index="15" svg:width="10.583333333333cm" svg:height="7.9428236083166cm"><draw:image xlink:href="Pictures/ee555993d3d1e2a14232925d52268121.jpg" xlink:type="simple" xlink:show="embed" xlink:actuate="onLoad"/></draw:frame></text:p>
      <text:list text:style-name="List_20_1" text:continue-numbering="false">
        <text:list-item>
          <text:p text:style-name="LastListParagraph_List_20_1_Content_First"> Breiteneinsteller mit Druck in entsprechenden unteren Schlitz festdrücken bis zum Einrasten</text:p>
        </text:list-item>
      </text:list>
      <text:p text:style-name="Text_20_body"><draw:frame draw:style-name="media" draw:name="16" text:anchor-type="as-char" draw:z-index="16" svg:width="10.583333333333cm" svg:height="7.9428236083166cm"><draw:image xlink:href="Pictures/7d547d54033b083d203a5d27c7f15803.jpg" xlink:type="simple" xlink:show="embed" xlink:actuate="onLoad"/></draw:frame></text:p>
      <text:h text:style-name="Heading_20_4" text:outline-level="4"><text:bookmark-start text:name="__RefHeading___papier_einlegen_28"/><text:bookmark-start text:name="papier_einlegen"/>Papier einlegen<text:bookmark-end text:name="__RefHeading___papier_einlegen_28"/><text:bookmark-end text:name="papier_einlegen"/></text:h>
      <text:p text:style-name="Text_20_body">Nachdem die Papierklappe geöffnet wurde, wird beim Papier Einlegen wie folgt vorgegangen:</text:p>
      <text:p text:style-name="Text_20_body"><draw:frame draw:style-name="media" draw:name="17" text:anchor-type="as-char" draw:z-index="17" svg:width="10.583333333333cm" svg:height="7.9375cm"><draw:image xlink:href="Pictures/b571b9aa2ab81b1f37ae95bdab565976.jpg" xlink:type="simple" xlink:show="embed" xlink:actuate="onLoad"/></draw:frame></text:p>
      <text:p text:style-name="Text_20_body">Das Papier wird laut Abbildung eingelegt, damit das Papier Richtung Vorderseite der a.Box.print abgerollt wird.</text:p>
      <text:p text:style-name="Text_20_body"><draw:frame draw:style-name="media" draw:name="18" text:anchor-type="as-char" draw:z-index="18" svg:width="10.583333333333cm" svg:height="7.9375cm"><draw:image xlink:href="Pictures/9801715016a6a7ed1a2bb228cfc688f7.jpg" xlink:type="simple" xlink:show="embed" xlink:actuate="onLoad"/></draw:frame></text:p>
      <text:p text:style-name="Text_20_body">Das Papier wird soweit ausgezogen, dass etwa 5cm über der Gerätekante überstehen. <text:line-break/>
Der Druckerdeckel wird geschlossen, das Druckwerk zieht das Papier selbstständig bis zum Anschlag ein.</text:p>
      <text:h text:style-name="Heading_20_3" text:outline-level="3"><text:bookmark-start text:name="__RefHeading___barcodescanner_29"/><text:bookmark-start text:name="barcodescanner"/>Barcodescanner<text:bookmark-end text:name="__RefHeading___barcodescanner_29"/><text:bookmark-end text:name="barcodescanner"/></text:h>
      <text:h text:style-name="Heading_20_4" text:outline-level="4"><text:bookmark-start text:name="__RefHeading___technische_daten_30"/><text:bookmark-start text:name="technische_daten1"/>Technische Daten<text:bookmark-end text:name="__RefHeading___technische_daten_30"/><text:bookmark-end text:name="technische_daten1"/></text:h>
      <text:list text:style-name="List_20_1" text:continue-numbering="false">
        <text:list-item>
          <text:p text:style-name="List_20_1_Content_First"> liest alle wichtigen 1D-Barcodes einschließlich ITF, Code 128</text:p>
        </text:list-item>
        <text:list-item>
          <text:p text:style-name="List_20_1_Content"> liest alle wichtigen 2D-Barcodes einschließlich Aztec, QR-Code</text:p>
        </text:list-item>
        <text:list-item>
          <text:p text:style-name="List_20_1_Content"> Umgebungslicht: absolute Dunkelheit - 100.000 Lux (heller Sommertag)</text:p>
        </text:list-item>
        <text:list-item>
          <text:p text:style-name="List_20_1_Content"> garantierter Lesebereich ab Lesefenster: 0 cm - 15 cm</text:p>
        </text:list-item>
        <text:list-item>
          <text:p text:style-name="List_20_1_Content"> Zielmuster: Kreisförmige, gelbe LED (610 nm)</text:p>
        </text:list-item>
        <text:list-item>
          <text:p text:style-name="List_20_1_Content_Last"> Beleuchtung: Rote LED (660 nm)</text:p>
        </text:list-item>
      </text:list>
      <text:h text:style-name="Heading_20_3" text:outline-level="3"><text:bookmark-start text:name="__RefHeading___rfid_reader_31"/><text:bookmark-start text:name="rfid_reader"/>RFID Reader<text:bookmark-end text:name="__RefHeading___rfid_reader_31"/><text:bookmark-end text:name="rfid_reader"/></text:h>
      <text:h text:style-name="Heading_20_4" text:outline-level="4"><text:bookmark-start text:name="__RefHeading___technische_daten_32"/><text:bookmark-start text:name="technische_daten2"/>Technische Daten<text:bookmark-end text:name="__RefHeading___technische_daten_32"/><text:bookmark-end text:name="technische_daten2"/></text:h>
      <text:list text:style-name="List_20_1" text:continue-numbering="false">
        <text:list-item>
          <text:p text:style-name="List_20_1_Content_First"> kompatible Transponder: ISO 14443 Typ A und Typ B, ISO 15693, ISO 18000-3M3</text:p>
        </text:list-item>
        <text:list-item>
          <text:p text:style-name="List_20_1_Content"> Steckplätze für 4 Security Access Module (SAM)</text:p>
        </text:list-item>
        <text:list-item>
          <text:p text:style-name="List_20_1_Content_Last"> zwei Lesepunkte für ID-Tag auf Basisplatte und Lesepunkt im Druckerdeckel</text:p>
        </text:list-item>
      </text:list>
      <text:h text:style-name="Heading_20_3" text:outline-level="3"><text:bookmark-start text:name="__RefHeading___kundendisplay_33"/><text:bookmark-start text:name="kundendisplay"/>Kundendisplay<text:bookmark-end text:name="__RefHeading___kundendisplay_33"/><text:bookmark-end text:name="kundendisplay"/></text:h>
      <text:h text:style-name="Heading_20_4" text:outline-level="4"><text:bookmark-start text:name="__RefHeading___technische_daten_34"/><text:bookmark-start text:name="technische_daten3"/>Technische Daten<text:bookmark-end text:name="__RefHeading___technische_daten_34"/><text:bookmark-end text:name="technische_daten3"/></text:h>
      <text:list text:style-name="List_20_1" text:continue-numbering="false">
        <text:list-item>
          <text:p text:style-name="List_20_1_Content_First"> Displaydiagonale: 3,6 Zoll</text:p>
        </text:list-item>
        <text:list-item>
          <text:p text:style-name="List_20_1_Content"> Auflösung: 240 pixel x 64 pixel</text:p>
        </text:list-item>
        <text:list-item>
          <text:p text:style-name="List_20_1_Content_Last"> Hintergrundbeleuchtung: weiß, rot, grün</text:p>
        </text:list-item>
      </text:list>
      <text:h text:style-name="Heading_20_3" text:outline-level="3"><text:bookmark-start text:name="__RefHeading___tablet_halterung_35"/><text:bookmark-start text:name="tablet_halterung"/>Tablet Halterung<text:bookmark-end text:name="__RefHeading___tablet_halterung_35"/><text:bookmark-end text:name="tablet_halterung"/></text:h>
      <text:h text:style-name="Heading_20_4" text:outline-level="4"><text:bookmark-start text:name="__RefHeading___technische_daten_36"/><text:bookmark-start text:name="technische_daten4"/>Technische Daten<text:bookmark-end text:name="__RefHeading___technische_daten_36"/><text:bookmark-end text:name="technische_daten4"/></text:h>
      <text:list text:style-name="List_20_1" text:continue-numbering="false">
        <text:list-item>
          <text:p text:style-name="List_20_1_Content_First"> kompatibel zu Samsung Galaxy Tab Active 3 SM-T570/SM-T575</text:p>
        </text:list-item>
        <text:list-item>
          <text:p text:style-name="List_20_1_Content"> Tablet arretier- und versperrbar</text:p>
        </text:list-item>
        <text:list-item>
          <text:p text:style-name="List_20_1_Content"> Tablet wird über Pogo Pins geladen</text:p>
        </text:list-item>
        <text:list-item>
          <text:p text:style-name="List_20_1_Content_Last"> maximale Ladeleistung: 5W</text:p>
        </text:list-item>
      </text:list>
      <text:h text:style-name="Heading_20_3" text:outline-level="3"><text:bookmark-start text:name="__RefHeading___kommunikationsmodul_ec25_37"/><text:bookmark-start text:name="kommunikationsmodul_ec25"/>Kommunikationsmodul EC25<text:bookmark-end text:name="__RefHeading___kommunikationsmodul_ec25_37"/><text:bookmark-end text:name="kommunikationsmodul_ec25"/></text:h>
      <text:h text:style-name="Heading_20_4" text:outline-level="4"><text:bookmark-start text:name="__RefHeading___technische_daten_38"/><text:bookmark-start text:name="technische_daten5"/>Technische Daten<text:bookmark-end text:name="__RefHeading___technische_daten_38"/><text:bookmark-end text:name="technische_daten5"/></text:h>
      <text:list text:style-name="List_20_1" text:continue-numbering="false">
        <text:list-item>
          <text:p text:style-name="List_20_1_Content_First"> Mobilfunkfrequenzen:</text:p>
          <text:list text:style-name="List_20_1">
            <text:list-item>
              <text:p text:style-name="List_20_1_Content"> LTE: FDD: B1/B3/B5/B7/B8/B20, TDD: B38/B40/B41</text:p>
            </text:list-item>
            <text:list-item>
              <text:p text:style-name="List_20_1_Content"> 3G: B1/B5/B8</text:p>
            </text:list-item>
            <text:list-item>
              <text:p text:style-name="List_20_1_Content"> GSM: 900/1800MHz</text:p>
            </text:list-item>
          </text:list>
        </text:list-item>
        <text:list-item>
          <text:p text:style-name="List_20_1_Content_Last"> GNSS: GLONASS, BeiDou/Compass, Galileo, QZSS</text:p>
        </text:list-item>
      </text:list>
      <text:h text:style-name="Heading_20_2" text:outline-level="2"><text:bookmark-start text:name="__RefHeading___basiskonfiguration_39"/><text:bookmark-start text:name="basiskonfiguration"/>Basiskonfiguration<text:bookmark-end text:name="__RefHeading___basiskonfiguration_39"/><text:bookmark-end text:name="basiskonfiguration"/></text:h>
      <text:p text:style-name="Text_20_body"><text:a xlink:type="simple" xlink:href="https://dokuwiki.itpro.at/doku.php?id=handbuecher:basiskonfiguration_abox2print" text:style-name="Internet_20_link" text:visited-style-name="Visited_20_Internet_20_Link">Basiskonfiguration a.Box.2.print</text:a></text:p>
      <text:h text:style-name="Heading_20_2" text:outline-level="2"><text:bookmark-start text:name="__RefHeading___a.box_manager_40"/><text:bookmark-start text:name="a.box_manager"/>a.Box Manager<text:bookmark-end text:name="__RefHeading___a.box_manager_40"/><text:bookmark-end text:name="a.box_manager"/></text:h>
      <text:p text:style-name="Text_20_body"><text:a xlink:type="simple" xlink:href="https://dokuwiki.itpro.at/doku.php?id=handbuecher:abox_manager" text:style-name="Internet_20_link" text:visited-style-name="Visited_20_Internet_20_Link">a.Box Manager</text:a></text:p>
      <text:h text:style-name="Heading_20_2" text:outline-level="2"><text:bookmark-start text:name="__RefHeading___firmwareversionen_41"/><text:bookmark-start text:name="firmwareversionen"/>Firmwareversionen<text:bookmark-end text:name="__RefHeading___firmwareversionen_41"/><text:bookmark-end text:name="firmwareversionen"/></text:h>
      <text:p text:style-name="Text_20_body"><text:a xlink:type="simple" xlink:href="https://dokuwiki.itpro.at/doku.php?id=handbuecher:abox2print_firmwareversionen" text:style-name="Internet_20_link" text:visited-style-name="Visited_20_Internet_20_Link">a.Box.2.print Firmwareversionen</text:a></text:p>
      <text:h text:style-name="Heading_20_2" text:outline-level="2"><text:bookmark-start text:name="__RefHeading___betriebssystem_update_42"/><text:bookmark-start text:name="betriebssystem_update"/>Betriebssystem Update<text:bookmark-end text:name="__RefHeading___betriebssystem_update_42"/><text:bookmark-end text:name="betriebssystem_update"/></text:h>
      <text:p text:style-name="Text_20_body"><text:a xlink:type="simple" xlink:href="https://dokuwiki.itpro.at/doku.php?id=handbuecher:abox2print_os_update" text:style-name="Internet_20_link" text:visited-style-name="Visited_20_Internet_20_Link">a.Box.2.print Betriebssystem Update</text:a></text:p>
      <text:h text:style-name="Heading_20_2" text:outline-level="2"><text:bookmark-start text:name="__RefHeading___warnhinweise_43"/><text:bookmark-start text:name="warnhinweise"/>Warnhinweise<text:bookmark-end text:name="__RefHeading___warnhinweise_43"/><text:bookmark-end text:name="warnhinweise"/></text:h>
      <text:list text:style-name="Numbering_20_1" text:continue-numbering="false">
        <text:list-item>
          <text:p text:style-name="Numbering_20_1_Content_First"> Die Spannungsausgänge nur bis zum angegebenen Maximalstrom belasten.</text:p>
        </text:list-item>
        <text:list-item>
          <text:p text:style-name="Numbering_20_1_Content"> Die digitalen Ausgänge nur bis zum maximal angegebenen Strom belasten.</text:p>
        </text:list-item>
        <text:list-item>
          <text:p text:style-name="Numbering_20_1_Content"> An den Spannungsausgängen nur die vom Hersteller freigegebenen Geräte betreiben.</text:p>
        </text:list-item>
        <text:list-item>
          <text:p text:style-name="Numbering_20_1_Content"> Das Gerät nur im zulässigen Spannungsbereich betreiben.</text:p>
        </text:list-item>
        <text:list-item>
          <text:p text:style-name="Numbering_20_1_Content"> Das Gerät nur im angegebenen Betriebstemperaturbereich betreiben.</text:p>
        </text:list-item>
        <text:list-item>
          <text:p text:style-name="Numbering_20_1_Content"> Keine durchgezogenen Linien drucken. Dies kann zum Ausfall des Druckwerks führen.</text:p>
        </text:list-item>
        <text:list-item>
          <text:p text:style-name="Numbering_20_1_Content"> Unzulässige Veränderungen und die Verwendung von Ersatzteilen und Zusatzeinrichtungen, die nicht vom Hersteller des Gerätes verkauft oder empfohlen werden, können Brände, elektrische Schläge und Verletzungen verursachen. Solche Maßnahmen führen daher zu einem Ausschluss der Haftung und der Hersteller übernimmt keine Gewährleistung.</text:p>
        </text:list-item>
        <text:list-item>
          <text:p text:style-name="Numbering_20_1_Content"> Reparaturen dürfen nur vom Hersteller durchgeführt werden.</text:p>
        </text:list-item>
        <text:list-item>
          <text:p text:style-name="Numbering_20_1_Content"> Anschluss-, Inbetriebnahme-, Wartungs-, und sonstige Arbeiten am Gerät dürfen nur von Elektrofachkräften mit einschlägiger Ausbildung erfolgen.</text:p>
        </text:list-item>
        <text:list-item>
          <text:p text:style-name="Numbering_20_1_Content"> Alle Arbeiten am Gerät und dessen Aufstellung müssen in Übereinstimmung mit den nationalen elektrischen Bestimmungen und den örtlichen Vorschriften durchgeführt werden.</text:p>
        </text:list-item>
        <text:list-item>
          <text:p text:style-name="Numbering_20_1_Content"> Beim Arbeiten an dem Gerät müssen die jeweils gültigen Sicherheitsvorschriften beachtet werden.</text:p>
        </text:list-item>
        <text:list-item>
          <text:p text:style-name="Numbering_20_1_Content_Last"> Besonderer Hinweis für Träger von Herzschrittmachern: Obwohl dieses Gerät die zulässigen Grenzwerte für elektromagnetische Felder nicht überschreitet, sollten Sie einen Mindestabstand von 25 cm zwischen dem Gerät und Ihrem Herzschrittmacher einhalten und sich nicht für längere Zeit in unmittelbarer Nähe des Geräts bzw. der Antenne aufhalten.</text:p>
        </text:list-item>
      </text:list>
      <text:h text:style-name="Heading_20_2" text:outline-level="2"><text:bookmark-start text:name="__RefHeading___faq_44"/><text:bookmark-start text:name="faq"/>FAQ<text:bookmark-end text:name="__RefHeading___faq_44"/><text:bookmark-end text:name="faq"/></text:h>
      <text:list text:style-name="List_20_1" text:continue-numbering="false">
        <text:list-item>
          <text:p text:style-name="LastListParagraph_List_20_1_Content_First"> LED 1 und LED 2 können während des Hochfahrens des Gerätes leicht flimmern. Dies stellt keinerlei Beeinträchtigung der korrekten Funktion d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2::24:33</meta:creation-date>
    <dc:creator>Generated</dc:creator>
    <dc:date>2026-08-31T12::24:33</dc:date>
    <dc:language>en-US</dc:language>
    <meta:editing-cycles>1</meta:editing-cycles>
    <meta:editing-duration>PT0S</meta:editing-duration>
    <dc:title>handbuecher:a_box_print</dc:title>
  </office:meta>
</office:document-meta>
</file>